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OpenSymbol" svg:font-family="OpenSymbol" style:font-family-generic="system"/>
    <style:font-face style:name="Garamond" svg:font-family="Garamond" style:font-family-generic="roman" style:font-pitch="variable" svg:panose-1="2 2 4 4 3 3 1 1 8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TableColumn2" style:family="table-column">
      <style:table-column-properties style:column-width="1.0236in" style:use-optimal-column-width="false"/>
    </style:style>
    <style:style style:name="Table1" style:family="table" style:master-page-name="MP0">
      <style:table-properties style:width="1.0236in" fo:margin-left="5.718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" style:parent-style-name="TableContents" style:family="paragraph">
      <style:paragraph-properties fo:break-before="page" fo:text-align="center"/>
      <style:text-properties style:font-name="Times New Roman"/>
    </style:style>
    <style:style style:name="P8" style:parent-style-name="TableContents" style:family="paragraph">
      <style:paragraph-properties fo:text-align="center"/>
      <style:text-properties style:font-name="Times New Roman"/>
    </style:style>
    <style:style style:name="P9" style:parent-style-name="TableContents" style:family="paragraph">
      <style:paragraph-properties fo:text-align="center"/>
      <style:text-properties style:font-name="Times New Roman"/>
    </style:style>
    <style:style style:name="P10" style:parent-style-name="Standard" style:family="paragraph">
      <style:paragraph-properties fo:text-align="end" fo:margin-left="3.1493in">
        <style:tab-stops/>
      </style:paragraph-properties>
      <style:text-properties style:font-name="Times New Roman"/>
    </style:style>
    <style:style style:name="P11" style:parent-style-name="Standard" style:family="paragraph">
      <style:paragraph-properties fo:text-align="end" fo:margin-left="3.0708in">
        <style:tab-stops/>
      </style:paragraph-properties>
      <style:text-properties style:font-name="Garamond"/>
    </style:style>
    <style:style style:name="P12" style:parent-style-name="Standard" style:family="paragraph">
      <style:paragraph-properties fo:text-align="end" fo:margin-left="3.1493in">
        <style:tab-stops/>
      </style:paragraph-properties>
      <style:text-properties style:font-name="Garamond"/>
    </style:style>
    <style:style style:name="P13" style:parent-style-name="Standard" style:family="paragraph">
      <style:paragraph-properties fo:text-align="end" fo:margin-left="3.1493in">
        <style:tab-stops/>
      </style:paragraph-properties>
      <style:text-properties style:font-name="Garamond"/>
    </style:style>
    <style:style style:name="P14" style:parent-style-name="WW-Predefinito" style:family="paragraph">
      <style:paragraph-properties fo:text-align="end" fo:margin-left="3.3465in" fo:text-indent="-0.3152in">
        <style:tab-stops>
          <style:tab-stop style:type="left" style:position="0in"/>
          <style:tab-stop style:type="left" style:position="10.0395in"/>
        </style:tab-stops>
      </style:paragraph-properties>
      <style:text-properties style:font-name="Garamond" style:font-name-complex="Times New Roman"/>
    </style:style>
    <style:style style:name="P15" style:parent-style-name="Standard" style:family="paragraph">
      <style:paragraph-properties fo:margin-left="3.3472in">
        <style:tab-stops>
          <style:tab-stop style:type="left" style:position="3.3472in"/>
        </style:tab-stops>
      </style:paragraph-properties>
      <style:text-properties style:font-name="Garamond" style:font-name-complex="Garamond"/>
    </style:style>
    <style:style style:name="P16" style:parent-style-name="Standard" style:family="paragraph">
      <style:paragraph-properties fo:text-align="justify"/>
    </style:style>
    <style:style style:name="T17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18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19" style:parent-style-name="Car.predefinitoparagrafo" style:family="text">
      <style:text-properties style:font-name="Garamond" style:font-name-complex="Garamond" fo:color="#000000" fo:language="hi" fo:country="IN"/>
    </style:style>
    <style:style style:name="T20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21" style:parent-style-name="Rimandocommento" style:family="text">
      <style:text-properties style:font-name="Garamond" style:font-name-complex="Garamond" fo:font-weight="bold" style:font-weight-asian="bold" style:font-weight-complex="bold" fo:color="#000000" fo:font-size="12pt" style:font-size-asian="12pt" style:font-size-complex="12pt" fo:language="hi" fo:country="IN"/>
    </style:style>
    <style:style style:name="P22" style:parent-style-name="Standard" style:family="paragraph">
      <style:paragraph-properties fo:text-align="justify" fo:line-height="150%"/>
    </style:style>
    <style:style style:name="P23" style:parent-style-name="Standard" style:family="paragraph">
      <style:paragraph-properties fo:text-align="justify" fo:line-height="150%"/>
    </style:style>
    <style:style style:name="T24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25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26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27" style:parent-style-name="Car.predefinitoparagrafo" style:family="text">
      <style:text-properties style:font-name="Garamond" style:font-name-complex="Garamond" fo:font-style="italic" style:font-style-asian="italic" style:font-style-complex="italic" fo:color="#000000" style:script-type="complex" fo:language="hi" fo:country="IN"/>
    </style:style>
    <style:style style:name="P28" style:parent-style-name="Standard" style:family="paragraph">
      <style:paragraph-properties fo:text-align="center" fo:line-height="150%"/>
      <style:text-properties style:font-name="Garamond" style:font-name-complex="Garamond" fo:color="#000000" style:script-type="complex" fo:language="hi" fo:country="IN"/>
    </style:style>
    <style:style style:name="P29" style:parent-style-name="Standard" style:family="paragraph">
      <style:paragraph-properties fo:text-align="justify" fo:line-height="150%"/>
    </style:style>
    <style:style style:name="T30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31" style:parent-style-name="Car.predefinitoparagrafo" style:family="text">
      <style:text-properties style:font-name="Garamond" style:font-name-complex="Garamond" fo:color="#000000" fo:language="hi" fo:country="IN"/>
    </style:style>
    <style:style style:name="T32" style:parent-style-name="Rimandocommento" style:family="text">
      <style:text-properties style:font-name="Garamond" style:font-name-complex="Garamond" fo:color="#000000" fo:font-size="12pt" style:font-size-asian="12pt" style:font-size-complex="12pt" fo:language="hi" fo:country="IN"/>
    </style:style>
    <style:style style:name="T33" style:parent-style-name="Car.predefinitoparagrafo" style:family="text">
      <style:text-properties style:font-name="Garamond" style:font-name-complex="Garamond" fo:color="#000000" fo:language="hi" fo:country="IN"/>
    </style:style>
    <style:style style:name="T34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35" style:parent-style-name="Car.predefinitoparagrafo" style:family="text">
      <style:text-properties style:font-name="Garamond" style:font-name-complex="Garamond" fo:font-style="italic" style:font-style-asian="italic" style:font-style-complex="italic" fo:color="#000000" style:script-type="complex" fo:language="hi" fo:country="IN"/>
    </style:style>
    <style:style style:name="T36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37" style:parent-style-name="Car.predefinitoparagrafo" style:family="text">
      <style:text-properties style:font-name="Garamond" style:font-name-complex="Garamond" fo:font-style="italic" style:font-style-asian="italic" style:font-style-complex="italic" fo:color="#000000" style:script-type="complex" fo:language="hi" fo:country="IN"/>
    </style:style>
    <style:style style:name="T38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39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40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41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42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43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44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45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46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P47" style:parent-style-name="Standard" style:family="paragraph">
      <style:paragraph-properties fo:text-align="justify" fo:line-height="150%"/>
    </style:style>
    <style:style style:name="T48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49" style:parent-style-name="Car.predefinitoparagrafo" style:family="text">
      <style:text-properties style:font-name="Garamond" style:font-name-complex="Garamond" fo:font-style="italic" style:font-style-asian="italic" style:font-style-complex="italic" fo:color="#000000" style:script-type="complex" fo:language="hi" fo:country="IN"/>
    </style:style>
    <style:style style:name="T50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51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P52" style:parent-style-name="Standard" style:family="paragraph">
      <style:paragraph-properties fo:text-align="justify" fo:line-height="150%"/>
    </style:style>
    <style:style style:name="T53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54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P55" style:parent-style-name="Standard" style:family="paragraph">
      <style:paragraph-properties fo:text-align="justify" fo:line-height="150%"/>
    </style:style>
    <style:style style:name="T56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57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58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59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60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61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62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63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64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65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66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67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68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69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70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71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P72" style:parent-style-name="Standard" style:family="paragraph">
      <style:paragraph-properties fo:text-align="justify" fo:line-height="150%"/>
      <style:text-properties style:font-name="Garamond" style:font-name-complex="Garamond" fo:font-weight="bold" style:font-weight-asian="bold" style:font-weight-complex="bold"/>
    </style:style>
    <style:style style:name="P73" style:parent-style-name="Standard" style:family="paragraph">
      <style:paragraph-properties fo:text-align="justify" fo:line-height="150%"/>
      <style:text-properties style:font-name="Garamond" style:font-name-complex="Garamond" fo:font-weight="bold" style:font-weight-asian="bold" style:font-weight-complex="bold" fo:color="#000000" style:text-underline-type="single" style:text-underline-style="solid" style:text-underline-width="auto" style:text-underline-mode="continuous" style:script-type="complex" fo:language="hi" fo:country="IN"/>
    </style:style>
    <style:style style:name="P74" style:parent-style-name="Standard" style:family="paragraph">
      <style:paragraph-properties fo:text-align="center" fo:line-height="150%"/>
      <style:text-properties style:font-name="Garamond" style:font-name-asian="Arial" style:font-name-complex="Garamond" fo:color="#000000" style:script-type="complex" fo:language="hi" fo:country="IN"/>
    </style:style>
    <style:style style:name="P75" style:parent-style-name="Standard" style:family="paragraph">
      <style:paragraph-properties fo:text-align="justify" fo:margin-bottom="0.0833in" fo:line-height="150%" fo:margin-right="0.193in"/>
      <style:text-properties style:font-name="Garamond" style:font-name-asian="Arial" style:font-name-complex="Garamond" fo:color="#000000" style:script-type="complex" fo:language="hi" fo:country="IN"/>
    </style:style>
    <style:style style:name="P76" style:parent-style-name="Standard" style:family="paragraph">
      <style:paragraph-properties fo:text-align="justify" fo:margin-bottom="0.0833in" fo:line-height="150%" fo:margin-right="0.193in"/>
    </style:style>
    <style:style style:name="T77" style:parent-style-name="Car.predefinitoparagrafo" style:family="text">
      <style:text-properties style:font-name="Garamond" style:font-name-asian="Arial" style:font-name-complex="Garamond" fo:color="#000000" style:script-type="complex"/>
    </style:style>
    <style:style style:name="P78" style:parent-style-name="Standard" style:family="paragraph">
      <style:paragraph-properties fo:text-align="justify" fo:margin-bottom="0.0833in" fo:line-height="150%"/>
    </style:style>
    <style:style style:name="T79" style:parent-style-name="Car.predefinitoparagrafo" style:family="text">
      <style:text-properties style:font-name="Garamond" style:font-name-asian="Arial" style:font-name-complex="Garamond" fo:color="#000000" style:script-type="complex"/>
    </style:style>
    <style:style style:name="P80" style:parent-style-name="Standard" style:family="paragraph">
      <style:paragraph-properties fo:line-height="150%"/>
    </style:style>
    <style:style style:name="T81" style:parent-style-name="Car.predefinitoparagrafo" style:family="text">
      <style:text-properties style:font-name="Garamond" style:font-name-asian="Arial" style:font-name-complex="Garamond" fo:color="#000000" style:script-type="complex"/>
    </style:style>
    <style:style style:name="T82" style:parent-style-name="Car.predefinitoparagrafo" style:family="text">
      <style:text-properties style:font-name="Garamond" style:font-name-asian="Arial" style:font-name-complex="Garamond" fo:font-style="italic" style:font-style-asian="italic" style:font-style-complex="italic" fo:color="#000000" style:script-type="complex"/>
    </style:style>
    <style:style style:name="P83" style:parent-style-name="WW-Predefinito1" style:family="paragraph">
      <style:paragraph-properties fo:text-align="justify" fo:line-height="150%"/>
    </style:style>
    <style:style style:name="T84" style:parent-style-name="Car.predefinitoparagrafo" style:family="text">
      <style:text-properties style:font-name="Garamond" style:font-name-asian="Arial" style:font-name-complex="Garamond" style:script-type="complex" fo:language="hi" fo:country="IN"/>
    </style:style>
    <style:style style:name="P85" style:parent-style-name="Standard" style:family="paragraph">
      <style:paragraph-properties fo:text-align="justify" fo:line-height="150%"/>
    </style:style>
    <style:style style:name="T86" style:parent-style-name="Car.predefinitoparagrafo" style:family="text">
      <style:text-properties style:font-name="Garamond" style:font-name-asian="Arial" style:font-name-complex="Garamond" fo:color="#000000" style:script-type="complex"/>
    </style:style>
    <style:style style:name="P87" style:parent-style-name="Standard" style:family="paragraph">
      <style:paragraph-properties fo:margin-bottom="0.0833in" fo:line-height="150%"/>
    </style:style>
    <style:style style:name="T88" style:parent-style-name="Car.predefinitoparagrafo" style:family="text">
      <style:text-properties style:font-name="Garamond" style:font-name-asian="Arial" style:font-name-complex="Garamond" fo:color="#000000" style:script-type="complex" fo:language="hi" fo:country="IN"/>
    </style:style>
    <style:style style:name="T89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90" style:parent-style-name="Car.predefinitoparagrafo" style:family="text">
      <style:text-properties style:font-name="Garamond" style:font-name-asian="Arial" style:font-name-complex="Garamond" fo:color="#000000" style:script-type="complex" fo:language="hi" fo:country="IN"/>
    </style:style>
    <style:style style:name="T91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92" style:parent-style-name="Car.predefinitoparagrafo" style:family="text">
      <style:text-properties style:font-name="Garamond" style:font-name-asian="Arial" style:font-name-complex="Garamond" fo:color="#000000" style:script-type="complex" fo:language="hi" fo:country="IN"/>
    </style:style>
    <style:style style:name="T93" style:parent-style-name="Car.predefinitoparagrafo" style:family="text">
      <style:text-properties style:font-name-complex="Liberation Serif" style:script-type="complex" fo:language="hi" fo:country="IN"/>
    </style:style>
    <style:style style:name="T94" style:parent-style-name="Car.predefinitoparagrafo" style:family="text">
      <style:text-properties style:font-name="Garamond" style:font-name-asian="Arial" style:font-name-complex="Garamond" fo:color="#000000" style:script-type="complex" fo:language="hi" fo:country="IN"/>
    </style:style>
    <style:style style:name="P95" style:parent-style-name="Standard" style:family="paragraph">
      <style:paragraph-properties fo:margin-bottom="0.0833in" fo:line-height="150%"/>
      <style:text-properties style:font-name="Garamond" style:font-name-asian="Arial" style:font-name-complex="Garamond" fo:font-weight="bold" style:font-weight-asian="bold" style:font-weight-complex="bold" fo:color="#000000" style:script-type="complex" fo:language="hi" fo:country="IN"/>
    </style:style>
    <style:style style:name="P96" style:parent-style-name="WW-Predefinito1" style:family="paragraph">
      <style:paragraph-properties fo:line-height="150%"/>
    </style:style>
    <style:style style:name="T97" style:parent-style-name="Car.predefinitoparagrafo" style:family="text">
      <style:text-properties style:font-name="Garamond" style:font-name-complex="Times New Roman"/>
    </style:style>
    <style:style style:name="T98" style:parent-style-name="Car.predefinitoparagrafo" style:family="text">
      <style:text-properties style:font-name="Garamond" style:font-name-complex="Times New Roman" fo:font-style="italic" style:font-style-asian="italic"/>
    </style:style>
    <style:style style:name="T99" style:parent-style-name="Car.predefinitoparagrafo" style:family="text">
      <style:text-properties style:font-name="Garamond" style:font-name-complex="Times New Roman" fo:font-weight="bold" style:font-weight-asian="bold" style:font-weight-complex="bold" fo:font-style="italic" style:font-style-asian="italic"/>
    </style:style>
    <style:style style:name="T100" style:parent-style-name="Car.predefinitoparagrafo" style:family="text">
      <style:text-properties style:font-name="Garamond" style:font-name-complex="Times New Roman"/>
    </style:style>
    <style:style style:name="P101" style:parent-style-name="WW-Predefinito1" style:family="paragraph">
      <style:paragraph-properties fo:text-align="end" fo:margin-bottom="0.0833in" fo:line-height="150%"/>
    </style:style>
    <style:style style:name="T102" style:parent-style-name="Car.predefinitoparagrafo" style:family="text">
      <style:text-properties style:font-name="Garamond" style:font-name-asian="Arial" style:font-name-complex="Garamond" fo:font-weight="bold" style:font-weight-asian="bold" style:font-weight-complex="bold" style:script-type="complex" fo:language="hi" fo:country="IN"/>
    </style:style>
    <style:style style:name="P103" style:parent-style-name="Standard" style:family="paragraph">
      <style:paragraph-properties fo:text-align="justify" fo:line-height="150%"/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P104" style:parent-style-name="Standard" style:list-style-name="LFO1" style:family="paragraph">
      <style:paragraph-properties fo:text-align="justify" fo:line-height="150%"/>
      <style:text-properties style:font-name="Garamond" style:font-name-complex="Garamond" fo:color="#000000" style:script-type="complex" fo:language="hi" fo:country="IN"/>
    </style:style>
    <style:style style:name="P105" style:parent-style-name="Standard" style:list-style-name="LFO1" style:family="paragraph">
      <style:paragraph-properties fo:text-align="justify" fo:line-height="150%"/>
      <style:text-properties style:font-name="Garamond" style:font-name-complex="Garamond" fo:color="#000000" style:script-type="complex" fo:language="hi" fo:country="IN"/>
    </style:style>
    <style:style style:name="P106" style:parent-style-name="Standard" style:list-style-name="LFO1" style:family="paragraph">
      <style:paragraph-properties fo:text-align="justify"/>
    </style:style>
    <style:style style:name="T107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P108" style:parent-style-name="Standard" style:list-style-name="LFO2" style:family="paragraph">
      <style:paragraph-properties fo:text-align="justify"/>
      <style:text-properties style:font-name="Garamond" style:font-name-complex="Garamond" fo:color="#000000" style:script-type="complex" fo:language="hi" fo:country="IN"/>
    </style:style>
    <style:style style:name="P109" style:parent-style-name="Standard" style:family="paragraph">
      <style:paragraph-properties fo:text-align="justify"/>
      <style:text-properties style:font-name="Garamond" style:font-name-complex="Garamond" fo:color="#000000" style:script-type="complex" fo:language="hi" fo:country="IN"/>
    </style:style>
    <style:style style:name="P110" style:parent-style-name="Standard" style:family="paragraph">
      <style:paragraph-properties fo:text-align="justify" fo:line-height="150%"/>
    </style:style>
    <style:style style:name="T111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112" style:parent-style-name="Car.predefinitoparagrafo" style:family="text">
      <style:text-properties style:font-name="Garamond" style:font-name-asian="Arial" style:font-name-complex="Garamond" fo:font-weight="bold" style:font-weight-asian="bold" style:font-weight-complex="bold" fo:color="#000000" style:script-type="complex" fo:language="hi" fo:country="IN"/>
    </style:style>
    <style:style style:name="T113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114" style:parent-style-name="Car.predefinitoparagrafo" style:family="text">
      <style:text-properties style:font-name="Garamond" style:font-name-asian="Arial" style:font-name-complex="Garamond" fo:font-weight="bold" style:font-weight-asian="bold" style:font-weight-complex="bold" fo:color="#000000" style:script-type="complex" fo:language="hi" fo:country="IN"/>
    </style:style>
    <style:style style:name="P115" style:parent-style-name="Standard" style:family="paragraph">
      <style:paragraph-properties fo:text-align="center"/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P116" style:parent-style-name="Standard" style:family="paragraph">
      <style:paragraph-properties fo:margin-right="0.1576in"/>
    </style:style>
    <style:style style:name="T117" style:parent-style-name="Car.predefinitoparagrafo" style:family="text">
      <style:text-properties style:font-name="Garamond" style:font-name-complex="Garamond" fo:font-weight="bold" style:font-weight-asian="bold" style:font-weight-complex="bold" fo:color="#000000" style:text-underline-type="single" style:text-underline-style="solid" style:text-underline-width="auto" style:text-underline-mode="continuous" style:script-type="complex" fo:language="hi" fo:country="IN"/>
    </style:style>
    <style:style style:name="T118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119" style:parent-style-name="Car.predefinitoparagrafo" style:family="text">
      <style:text-properties style:font-name="Garamond" style:font-name-complex="Garamond" fo:color="#000000" style:script-type="complex" fo:language="hi" fo:country="IN"/>
    </style:style>
    <style:style style:name="T120" style:parent-style-name="Car.predefinitoparagrafo" style:family="text">
      <style:text-properties style:font-name="Garamond" style:font-name-complex="Garamond" fo:color="#000000"/>
    </style:style>
    <style:style style:name="T121" style:parent-style-name="Car.predefinitoparagrafo" style:family="text">
      <style:text-properties style:font-name="Garamond" style:font-name-complex="Garamond" fo:color="#000000" style:script-type="complex"/>
    </style:style>
    <style:style style:name="P122" style:parent-style-name="Standard" style:family="paragraph">
      <style:text-properties style:font-name="Garamond" style:font-name-complex="Garamond" fo:color="#000000"/>
    </style:style>
    <style:style style:name="P123" style:parent-style-name="Standard" style:family="paragraph">
      <style:text-properties style:font-name="Garamond" style:font-name-complex="Garamond" fo:color="#000000"/>
    </style:style>
    <style:style style:name="T124" style:parent-style-name="Car.predefinitoparagrafo" style:family="text">
      <style:text-properties style:font-name="Garamond" style:font-name-complex="Garamond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  <text:p text:style-name="P8">Marca da bollo</text:p>
            <text:p text:style-name="P9"/>
          </table:table-cell>
        </table:table-row>
      </table:table>
      <text:p text:style-name="P10"/>
      <text:p text:style-name="P11">Alla Soprintendenza Archeologia, Belle Arti e Paesaggio per la Città Metropolitana di Venezia</text:p>
      <text:p text:style-name="P12">Palazzo Ducale - San Marco, 1, 30124 Venezia</text:p>
      <text:p text:style-name="P13">Ca’ Michiel dalle Colonne - Cannaregio, 4314, 30121 Venezia</text:p>
      <text:p text:style-name="P14">PEC: sabap-ve-lag@pec.cultura.gov.it</text:p>
      <text:p text:style-name="P15"/>
      <text:p text:style-name="P16"><text:span text:style-name="T17">OGGETTO</text:span><text:span text:style-name="T18">:<text:s/></text:span><text:span text:style-name="T19"><office:annotation office:name="0" xml:id="364600374"><dc:creator>BINI SARA</dc:creator><dc:date>2026-08-10T17:01:00</dc:date><text:p text:style-name="Normale">Proposta:</text:p><text:p text:style-name="Normale">Richiesta di riscontro circa l'avvenuta presentazione della denuncia ex art. 59</text:p></office:annotation>RICHIESTA di ACCERTAMENTO di ADEMPIMENTO<text:s/></text:span><text:span text:style-name="T20">ex art. 59 del D.LGS. 42/2004</text:span><text:span text:style-name="T21"><office:annotation-end office:name="0"/></text:span></text:p>
      <text:p text:style-name="P22"/>
      <text:p text:style-name="P23"><text:span text:style-name="T24">Il/La sottoscritto/a<text:s/></text:span><text:span text:style-name="T25">_________________________________________________</text:span><text:span text:style-name="T26"><text:s/></text:span><text:span text:style-name="T27">(nome, cognome, codice fiscale),</text:span></text:p>
      <text:p text:style-name="P28">CHIEDE sia VERIFICATA</text:p>
      <text:p text:style-name="P29"><text:span text:style-name="T30">l’avvenuta notifica presso i<text:s/></text:span><text:span text:style-name="T31"><office:annotation office:name="1" xml:id="986606395"><dc:creator>BINI SARA</dc:creator><dc:date>2026-08-10T17:02:00</dc:date><text:p text:style-name="Normale">Per atti di decenni fa non sappiamo necessariamente sotto quale articolazione amministrativa possa essere stata presentata la denuncia.</text:p><text:p text:style-name="Normale"/><text:p text:style-name="Normale">Proposta:</text:p><text:p text:style-name="Normale">se risulti agli atti dell'Amministrazione e negli archivi della Soprintendenza, anche con riferimento agli uffici competenti pro tempore</text:p></office:annotation>Vostri uffici</text:span><text:span text:style-name="T32"><office:annotation-end office:name="1"/></text:span><text:span text:style-name="T33">,<text:s/></text:span><text:span text:style-name="T34">ai sensi dell’art. 59 e ss. del<text:s/></text:span><text:span text:style-name="T35">Codice dei beni culturali e del paesaggio</text:span><text:span text:style-name="T36">, dell’atto di trasferimento a titolo oneroso (oppure non oneroso: successione, donazione,<text:s/></text:span><text:span text:style-name="T37">et alii</text:span><text:span text:style-name="T38">) effettuato in data<text:s/></text:span><text:span text:style-name="T39">_____________________________</text:span><text:span text:style-name="T40">, a rogito del Notaio dott./dott.ssa<text:s/></text:span><text:span text:style-name="T41">_____________________________</text:span><text:span text:style-name="T42">, Repertorio n.<text:s/></text:span><text:span text:style-name="T43">_____________________________</text:span><text:span text:style-name="T44">, Raccolta n.<text:s/></text:span><text:span text:style-name="T45">_____________________________</text:span><text:span text:style-name="T46">, avente come oggetto il trasferimento di proprietà tra i seguenti soggetti:</text:span></text:p>
      <text:p text:style-name="P47"><text:span text:style-name="T48">Parte alienante: venditrice, donante,<text:s/></text:span><text:span text:style-name="T49">de cuius</text:span><text:span text:style-name="T50">, etc:<text:s/></text:span><text:span text:style-name="T51">_____________________________</text:span></text:p>
      <text:p text:style-name="P52"><text:span text:style-name="T53">Parte acquirente, donatario, erede:<text:s/></text:span><text:span text:style-name="T54">_____________________________</text:span></text:p>
      <text:p text:style-name="P55"><text:span text:style-name="T56">della porzione immobiliare censita catastalmente al foglio<text:s/></text:span><text:span text:style-name="T57">_____________</text:span><text:span text:style-name="T58"><text:s text:c="2"/>mappale<text:s/></text:span><text:span text:style-name="T59">_____________<text:s/></text:span><text:span text:style-name="T60">subalterno/i<text:s/></text:span><text:span text:style-name="T61">_____________<text:s/></text:span><text:span text:style-name="T62">nel Comune di<text:s/></text:span><text:span text:style-name="T63">_____________</text:span><text:span text:style-name="T64"><text:s/>(</text:span><text:span text:style-name="T65">_____________</text:span><text:span text:style-name="T66">), facente parte del complesso/dell'area immobiliare denominato/a “</text:span><text:span text:style-name="T67">_______________________________________</text:span><text:span text:style-name="T68">”, sottoposto/a a tutela diretta ai sensi dell'art. 10 del D.lgs. 42/2004 con provvedimento dichiarativo (Decreto di vincolo) emanato il<text:s/></text:span><text:span text:style-name="T69">_____________</text:span><text:span text:style-name="T70"><text:s/>e trascritto presso la Conservatoria dei Registri Immobiliari ai seguenti nn<text:s/></text:span><text:span text:style-name="T71">__________________________</text:span></text:p>
      <text:p text:style-name="P72">ALLEGATI NECESSARI:</text:p>
      <text:p text:style-name="P73">Allegare estratto di mappa con perimetrata ed evidenziata la porzione (subalterno/i) oggetto della richiesta: non campire l'intero mappale se l'istanza riguarda una parte di questo ma solo la porzione che interessa.</text:p>
      <text:p text:style-name="P74">D I C H I A R A</text:p>
      <text:p text:style-name="P75">di essere in possesso dei poteri rappresentativi in qualità di: <text:s/></text:p>
      <text:p text:style-name="P76"><text:span text:style-name="T77">[ ] proprietario <text:s/></text:span></text:p>
      <text:soft-page-break/>
      <text:p text:style-name="P78"><text:span text:style-name="T79">[ ] tecnico / professionista / notaio incaricato dalla proprietà (come da lettera d’incarico/delega allegata)</text:span></text:p>
      <text:p text:style-name="P80"><text:span text:style-name="T81">[ ] altro<text:s/></text:span><text:span text:style-name="T82">(indicare se direttamente interessato, legale rappresentante, tutore, curatore o simili, allegando eventuale mandato o simile)</text:span></text:p>
      <text:p text:style-name="P83"><text:span text:style-name="T84">_________________________________________________</text:span></text:p>
      <text:p text:style-name="P85"><text:span text:style-name="T86">[ ] che la presente richiesta è così motivata, in virtù della titolarità di un interesse diretto, concreto e attuale connesso all’oggetto della richiesta, per la tutela di situazioni giuridicamente rilevanti:_________________________________________________</text:span></text:p>
      <text:p text:style-name="P87"><text:bookmark-start text:name="__DdeLink__98576_1790156658"/><text:bookmark-end text:name="__DdeLink__98576_1790156658"/><text:span text:style-name="T88">Specifica che in merito alla medesima unità immobiliare ha ricevuto in passato da questo Ufficio le seguenti comunicazioni: n. prot.<text:s/></text:span><text:span text:style-name="T89">_______________</text:span><text:span text:style-name="T90"><text:s/>del<text:s/></text:span><text:span text:style-name="T91">_______________</text:span><text:span text:style-name="T92">(specificare l’oggetto:<text:s/></text:span><text:span text:style-name="T93">_________________________________________________</text:span><text:span text:style-name="T94">.)</text:span></text:p>
      <text:p text:style-name="P95">NB: nell’oggetto della mail indicare necessariamente i seguenti dati nel seguente ordine: COMUNE <text:s/>- NOME DELL’IMMOBILE (se esistente, ad es: Palazzo xy; Casa yx, etc..) – INDIRIZZO e CIVICO – FOGLIO e MAPPALE (sia CF sia CT) (non indicare genericamente “verifica continuità denunce” o diciture analoghe).</text:p>
      <text:p text:style-name="P96"><text:span text:style-name="T97">Li,</text:span><text:span text:style-name="T98"><text:s/></text:span><text:span text:style-name="T99">________________</text:span><text:span text:style-name="T100"><text:s text:c="78"/>IL RICHIEDENTE (firma)</text:span></text:p>
      <text:p text:style-name="P101"><text:span text:style-name="T102">____________________________</text:span></text:p>
      <text:p text:style-name="P103">Si allega:</text:p>
      <text:list text:style-name="LFO1" text:continue-numbering="true">
        <text:list-item>
          <text:p text:style-name="P104">Perimetrazione dell’ìmbito catastale per il quale si effettua la richiesta come sopra specificato;</text:p>
        </text:list-item>
        <text:list-item>
          <text:p text:style-name="P105">copia semplice dell’atto di trasferimento del quale si chiede il riscontro del deposito presso i nostri Archivi (o eventuale ispezione/visura).</text:p>
        </text:list-item>
        <text:list-item>
          <text:p text:style-name="P106"><text:span text:style-name="T107">copia della carta d'identità del proprietario e di chi effettua la richiesta (ovvero carta intestata degli eventi diritto (si veda il punto (2) delle Avvertenze).</text:span></text:p>
        </text:list-item>
      </text:list>
      <text:list text:style-name="LFO2" text:continue-numbering="true">
        <text:list-item>
          <text:p text:style-name="P108">copia del provvedimento di tutela</text:p>
        </text:list-item>
      </text:list>
      <text:p text:style-name="P109"/>
      <text:p text:style-name="P110"><text:span text:style-name="T111">Si dichiara, ai fini delle eventuali comunicazioni, il seguente domicilio: via</text:span><text:span text:style-name="T112">____________________________</text:span><text:span text:style-name="T113">, indirizzo email:<text:s/></text:span><text:span text:style-name="T114">____________________________</text:span></text:p>
      <text:p text:style-name="P115"><text:bookmark-start text:name="__DdeLink__2634_910488963"/><text:bookmark-end text:name="__DdeLink__2634_910488963"/>AVVERTENZE</text:p>
      <text:p text:style-name="P116"><text:span text:style-name="T117">La richiesta, deve essere redatta in carta legale (marca da bollo di valore vigente: 16,00 euro),<text:s/></text:span><text:span text:style-name="T118">salvo esenzioni.</text:span></text:p>
      <text:p text:style-name="Standard"><text:span text:style-name="T119">Gli<text:s/></text:span><text:span text:style-name="T120">allegati all'email saranno in formato pdf, possibilmente uniti al presente modulo e nel corpo dell'email dovrà essere trascritto il codice numerico della marca da bollo di cui al punto<text:s/></text:span><text:span text:style-name="T121">2). <text:s/></text:span></text:p>
      <text:p text:style-name="P122"/>
      <text:p text:style-name="P123">GARANZIA DI RISERVATEZZA</text:p>
      <text:p text:style-name="Standard"><text:span text:style-name="T124">Ai sensi dell’ art. 13 del d.lgs. 196/2003, il sottoscritto dichiara di essere informato che i dati raccolti sono elaborati sia su base informatica che su base cartacea, utilizzati ai soli fini istituzionali, redatti in forma anonima; di essere altresì consapevole di poter esercitare i propri diritti nei confronti del trattamento ai sensi dell’ art. 7 del d.lgs. 196/2003. Il titolare del trattamento dei dati è il Ministero della cultura e il responsabile dei dati è il Soprintendente Archeologia, Belle Arti e Paesaggio per la città metropolitana di Venezi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OpenSymbol" svg:font-family="OpenSymbol" style:font-family-generic="system"/>
    <style:font-face style:name="Garamond" svg:font-family="Garamond" style:font-family-generic="roman" style:font-pitch="variable" svg:panose-1="2 2 4 4 3 3 1 1 8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W-Predefinito" style:display-name="WW-Predefinito" style:family="paragraph">
      <style:paragraph-properties fo:widows="0" fo:orphans="0" style:text-autospace="none" style:vertical-align="auto"/>
      <style:text-properties style:font-name-asian="Times New Roman" style:font-name-complex="Liberation Serif" fo:color="#000000" style:language-asian="it" style:country-asian="IT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WW-Predefinito1" style:display-name="WW-Predefinito1" style:family="paragraph">
      <style:paragraph-properties fo:widows="0" fo:orphans="0" style:text-autospace="none" style:vertical-align="auto"/>
      <style:text-properties style:font-name-asian="Times New Roman" style:font-name-complex="Liberation Serif" fo:color="#000000" style:language-asian="it" style:country-asian="IT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HeaderandFooter">
      <style:text-properties fo:hyphenate="false"/>
    </style:style>
    <style:style style:name="StandardWW" style:display-name="Standard (WW)" style:family="paragraph">
      <style:text-properties style:font-name-asian="SimSun" style:font-name-complex="Arial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style:style style:name="Testocommento" style:display-name="Testo commento" style:family="paragraph" style:parent-style-name="Normale">
      <style:text-properties fo:font-size="10pt" style:font-size-asian="10pt" style:font-size-complex="9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9pt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6" style:parent-style-name="StandardWW" style:family="paragraph">
      <style:paragraph-properties fo:text-align="center" fo:margin-bottom="0.1576in">
        <style:tab-stops>
          <style:tab-stop style:type="left" style:position="1.002in"/>
        </style:tab-stops>
      </style:paragraph-properties>
    </style:style>
    <style:style style:name="T7" style:parent-style-name="Car.predefinitoparagrafo" style:family="text">
      <style:text-properties style:font-name="Garamond"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6"><text:span text:style-name="T7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BINI SARA</dc:creator>
    <meta:creation-date>2026-08-10T15:03:00Z</meta:creation-date>
    <dc:date>2026-08-10T15:03:00Z</dc:date>
    <meta:template xlink:href="Normal.dotm" xlink:type="simple"/>
    <meta:editing-cycles>15</meta:editing-cycles>
    <meta:editing-duration>PT0S</meta:editing-duration>
    <meta:document-statistic meta:page-count="1" meta:paragraph-count="9" meta:word-count="707" meta:character-count="4734" meta:row-count="33" meta:non-whitespace-character-count="4036"/>
  </office:meta>
</office:document-meta>
</file>